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" svg:font-family="Times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9.262cm" fo:margin-left="-0.009cm" fo:margin-top="0cm" fo:margin-bottom="0cm" table:align="left" style:writing-mode="lr-tb"/>
    </style:style>
    <style:style style:name="表格1.A" style:family="table-column">
      <style:table-column-properties style:column-width="1.111cm"/>
    </style:style>
    <style:style style:name="表格1.B" style:family="table-column">
      <style:table-column-properties style:column-width="1.826cm"/>
    </style:style>
    <style:style style:name="表格1.C" style:family="table-column">
      <style:table-column-properties style:column-width="1.57cm"/>
    </style:style>
    <style:style style:name="表格1.D" style:family="table-column">
      <style:table-column-properties style:column-width="1.998cm"/>
    </style:style>
    <style:style style:name="表格1.E" style:family="table-column">
      <style:table-column-properties style:column-width="2.752cm"/>
    </style:style>
    <style:style style:name="表格1.F" style:family="table-column">
      <style:table-column-properties style:column-width="2.75cm"/>
    </style:style>
    <style:style style:name="表格1.G" style:family="table-column">
      <style:table-column-properties style:column-width="4.002cm"/>
    </style:style>
    <style:style style:name="表格1.H" style:family="table-column">
      <style:table-column-properties style:column-width="3.249cm"/>
    </style:style>
    <style:style style:name="表格1.1" style:family="table-row">
      <style:table-row-properties style:min-row-height="2.168cm" fo:keep-together="auto"/>
    </style:style>
    <style:style style:name="表格1.A1" style:family="table-cell">
      <style:table-cell-properties fo:padding-left="0.009cm" fo:padding-right="0.009cm" fo:padding-top="0cm" fo:padding-bottom="0cm" fo:border="0.5pt solid #000000" style:writing-mode="lr-tb"/>
    </style:style>
    <style:style style:name="表格1.2" style:family="table-row">
      <style:table-row-properties style:min-row-height="0.624cm" fo:keep-together="auto"/>
    </style:style>
    <style:style style:name="表格1.3" style:family="table-row">
      <style:table-row-properties style:min-row-height="0.623cm" fo:keep-together="auto"/>
    </style:style>
    <style:style style:name="P1" style:family="paragraph" style:parent-style-name="Standard">
      <style:paragraph-properties fo:margin-left="0.005cm" fo:margin-right="0cm" fo:margin-top="0cm" fo:margin-bottom="0cm" style:contextual-spacing="false" fo:line-height="0.55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新細明體" style:font-size-asian="11pt" style:language-asian="en" style:country-asian="US" style:font-name-complex="F" style:font-size-complex="11pt" style:language-complex="ar" style:country-complex="SA"/>
    </style:style>
    <style:style style:name="P2" style:family="paragraph" style:parent-style-name="Standard">
      <style:paragraph-properties fo:margin-left="0.021cm" fo:margin-right="0cm" fo:margin-top="0cm" fo:margin-bottom="0cm" style:contextual-spacing="false" fo:line-height="0.55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新細明體" style:font-size-asian="11pt" style:language-asian="en" style:country-asian="US" style:font-name-complex="F" style:font-size-complex="11pt" style:language-complex="ar" style:country-complex="SA"/>
    </style:style>
    <style:style style:name="P3" style:family="paragraph" style:parent-style-name="Standard">
      <style:paragraph-properties fo:margin-left="0.021cm" fo:margin-right="0.009cm" fo:margin-top="0cm" fo:margin-bottom="0cm" style:contextual-spacing="false" fo:line-height="0.55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新細明體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left="0.06cm" fo:margin-right="-0.102cm" fo:margin-top="0cm" fo:margin-bottom="0cm" style:contextual-spacing="false" fo:line-height="0.55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新細明體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left="0.06cm" fo:margin-right="0cm" fo:margin-top="0cm" fo:margin-bottom="0cm" style:contextual-spacing="false" fo:line-height="0.55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新細明體" style:font-size-asian="11pt" style:language-asian="en" style:country-asian="US" style:font-name-complex="F" style:font-size-complex="11pt" style:language-complex="ar" style:country-complex="SA"/>
    </style:style>
    <style:style style:name="P6" style:family="paragraph" style:parent-style-name="Standard">
      <style:paragraph-properties fo:margin-left="0.023cm" fo:margin-right="0cm" fo:margin-top="0cm" fo:margin-bottom="0cm" style:contextual-spacing="false" fo:line-height="0.55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新細明體" style:font-size-asian="11pt" style:language-asian="en" style:country-asian="US" style:font-name-complex="F" style:font-size-complex="11pt" style:language-complex="ar" style:country-complex="SA"/>
    </style:style>
    <style:style style:name="P7" style:family="paragraph" style:parent-style-name="Standard">
      <style:paragraph-properties fo:margin-left="0.023cm" fo:margin-right="0cm" fo:margin-top="0cm" fo:margin-bottom="0cm" style:contextual-spacing="false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新細明體" style:font-size-asian="11pt" style:language-asian="en" style:country-asian="US" style:font-name-complex="F" style:font-size-complex="11pt" style:language-complex="ar" style:country-complex="SA"/>
    </style:style>
    <style:style style:name="P8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style:font-name="標楷體" fo:font-size="11pt" fo:language="en" fo:country="US" style:letter-kerning="false" style:font-name-asian="標楷體1" style:font-size-asian="11pt" style:language-asian="en" style:country-asian="US" style:font-name-complex="F" style:font-size-complex="11pt" style:language-complex="ar" style:country-complex="SA"/>
    </style:style>
    <style:style style:name="P9" style:family="paragraph" style:parent-style-name="Standard">
      <style:paragraph-properties fo:margin-top="0cm" fo:margin-bottom="0.268cm" style:contextual-spacing="false"/>
      <style:text-properties fo:color="#000000" loext:opacity="100%" style:font-name="標楷體" fo:font-size="16pt" style:font-name-asian="標楷體1" style:font-size-asian="16pt" style:language-asian="zh" style:country-asian="TW" style:font-name-complex="標楷體1" style:font-size-complex="16pt"/>
    </style:style>
    <style:style style:name="P10" style:family="paragraph" style:parent-style-name="Standard">
      <style:paragraph-properties fo:margin-top="0cm" fo:margin-bottom="0.268cm" style:contextual-spacing="false"/>
    </style:style>
    <style:style style:name="P11" style:family="paragraph" style:parent-style-name="Standard">
      <style:paragraph-properties fo:margin-top="0cm" fo:margin-bottom="0.268cm" style:contextual-spacing="false" fo:text-align="center" style:justify-single-word="false"/>
    </style:style>
    <style:style style:name="P12" style:family="paragraph" style:parent-style-name="Standard">
      <style:paragraph-properties fo:margin-top="0cm" fo:margin-bottom="0.268cm" style:contextual-spacing="false"/>
      <style:text-properties style:font-name="標楷體" style:font-name-asian="標楷體1"/>
    </style:style>
    <style:style style:name="P13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style:font-name="標楷體" fo:font-size="11pt" fo:language="en" fo:country="US" style:letter-kerning="false" style:font-name-asian="標楷體1" style:font-size-asian="11pt" style:language-asian="en" style:country-asian="US" style:font-name-complex="F" style:font-size-complex="11pt" style:language-complex="ar" style:country-complex="SA"/>
    </style:style>
    <style:style style:name="P14" style:family="paragraph" style:parent-style-name="Standard">
      <style:paragraph-properties fo:margin-left="0.005cm" fo:margin-right="0cm" fo:margin-top="0cm" fo:margin-bottom="0cm" style:contextual-spacing="false" fo:line-height="0.55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新細明體" style:font-size-asian="11pt" style:language-asian="en" style:country-asian="US" style:font-name-complex="F" style:font-size-complex="11pt" style:language-complex="ar" style:country-complex="SA"/>
    </style:style>
    <style:style style:name="P15" style:family="paragraph" style:parent-style-name="Standard">
      <style:paragraph-properties fo:margin-left="0.021cm" fo:margin-right="0cm" fo:margin-top="0cm" fo:margin-bottom="0cm" style:contextual-spacing="false" fo:line-height="0.55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新細明體" style:font-size-asian="11pt" style:language-asian="en" style:country-asian="US" style:font-name-complex="F" style:font-size-complex="11pt" style:language-complex="ar" style:country-complex="SA"/>
    </style:style>
    <style:style style:name="P16" style:family="paragraph" style:parent-style-name="Standard">
      <style:paragraph-properties fo:margin-left="0.021cm" fo:margin-right="0.009cm" fo:margin-top="0cm" fo:margin-bottom="0cm" style:contextual-spacing="false" fo:line-height="0.55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新細明體" style:font-size-asian="11pt" style:language-asian="en" style:country-asian="US" style:font-name-complex="F" style:font-size-complex="11pt" style:language-complex="ar" style:country-complex="SA"/>
    </style:style>
    <style:style style:name="P17" style:family="paragraph" style:parent-style-name="Standard">
      <style:paragraph-properties fo:margin-left="0.06cm" fo:margin-right="-0.102cm" fo:margin-top="0cm" fo:margin-bottom="0cm" style:contextual-spacing="false" fo:line-height="0.55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新細明體" style:font-size-asian="11pt" style:language-asian="en" style:country-asian="US" style:font-name-complex="F" style:font-size-complex="11pt" style:language-complex="ar" style:country-complex="SA"/>
    </style:style>
    <style:style style:name="P18" style:family="paragraph" style:parent-style-name="Standard">
      <style:paragraph-properties fo:margin-left="0.06cm" fo:margin-right="0cm" fo:margin-top="0cm" fo:margin-bottom="0cm" style:contextual-spacing="false" fo:line-height="0.55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新細明體" style:font-size-asian="11pt" style:language-asian="en" style:country-asian="US" style:font-name-complex="F" style:font-size-complex="11pt" style:language-complex="ar" style:country-complex="SA"/>
    </style:style>
    <style:style style:name="P19" style:family="paragraph" style:parent-style-name="Standard">
      <style:paragraph-properties fo:margin-left="0.023cm" fo:margin-right="0cm" fo:margin-top="0cm" fo:margin-bottom="0cm" style:contextual-spacing="false" fo:line-height="0.55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新細明體" style:font-size-asian="11pt" style:language-asian="en" style:country-asian="US" style:font-name-complex="F" style:font-size-complex="11pt" style:language-complex="ar" style:country-complex="SA"/>
    </style:style>
    <style:style style:name="P20" style:family="paragraph" style:parent-style-name="Standard">
      <style:paragraph-properties fo:margin-left="0.023cm" fo:margin-right="0cm" fo:margin-top="0cm" fo:margin-bottom="0cm" style:contextual-spacing="false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新細明體" style:font-size-asian="11pt" style:language-asian="en" style:country-asian="US" style:font-name-complex="F" style:font-size-complex="11pt" style:language-complex="ar" style:country-complex="SA"/>
    </style:style>
    <style:style style:name="P21" style:family="paragraph">
      <loext:graphic-properties draw:fill="solid" draw:fill-color="#000000"/>
      <style:paragraph-properties fo:text-align="center"/>
    </style:style>
    <style:style style:name="T1" style:family="text">
      <style:text-properties fo:color="#000000" loext:opacity="100%" style:font-name="標楷體" fo:font-size="16pt" style:font-name-asian="標楷體1" style:font-size-asian="16pt" style:language-asian="zh" style:country-asian="TW" style:font-name-complex="標楷體1" style:font-size-complex="16pt"/>
    </style:style>
    <style:style style:name="T2" style:family="text">
      <style:text-properties fo:color="#000000" loext:opacity="100%" style:font-name="標楷體" fo:font-size="16pt" style:text-underline-style="solid" style:text-underline-width="auto" style:text-underline-color="font-color" style:font-name-asian="標楷體1" style:font-size-asian="16pt" style:language-asian="zh" style:country-asian="TW" style:font-name-complex="標楷體1" style:font-size-complex="16pt"/>
    </style:style>
    <style:style style:name="T3" style:family="text">
      <style:text-properties fo:color="#000000" loext:opacity="100%" style:font-name="標楷體" fo:font-size="16pt" fo:letter-spacing="-0.28cm" style:text-underline-style="solid" style:text-underline-width="auto" style:text-underline-color="font-color" style:font-name-asian="標楷體1" style:font-size-asian="16pt" style:language-asian="zh" style:country-asian="TW" style:font-name-complex="標楷體1" style:font-size-complex="16pt"/>
    </style:style>
    <style:style style:name="T4" style:family="text">
      <style:text-properties fo:color="#000000" loext:opacity="100%" style:font-name="標楷體" fo:font-size="12pt" style:font-name-asian="標楷體1" style:font-size-asian="12pt" style:font-name-complex="標楷體1" style:font-size-complex="12pt"/>
    </style:style>
    <style:style style:name="T5" style:family="text">
      <style:text-properties fo:color="#000000" loext:opacity="100%" style:font-name="標楷體" fo:font-size="12pt" style:font-name-asian="標楷體1" style:font-size-asian="12pt" style:language-asian="zh" style:country-asian="TW" style:font-name-complex="標楷體1" style:font-size-complex="12pt"/>
    </style:style>
    <style:style style:name="T6" style:family="text">
      <style:text-properties fo:color="#000000" loext:opacity="100%" style:font-name="標楷體" fo:font-size="12pt" fo:letter-spacing="0.085cm" style:font-name-asian="標楷體1" style:font-size-asian="12pt" style:font-name-complex="標楷體1" style:font-size-complex="12pt"/>
    </style:style>
    <style:style style:name="T7" style:family="text">
      <style:text-properties fo:color="#000000" loext:opacity="100%" style:font-name="標楷體" fo:font-size="12pt" fo:letter-spacing="0.083cm" style:font-name-asian="標楷體1" style:font-size-asian="12pt" style:font-name-complex="Times" style:font-size-complex="12pt"/>
    </style:style>
    <style:style style:name="T8" style:family="text">
      <style:text-properties fo:color="#000000" loext:opacity="100%" style:font-name="標楷體" fo:font-size="12pt" style:text-underline-style="solid" style:text-underline-width="auto" style:text-underline-color="font-color" style:font-name-asian="標楷體1" style:font-size-asian="12pt" style:language-asian="zh" style:country-asian="TW" style:font-name-complex="標楷體1" style:font-size-complex="12pt"/>
    </style:style>
    <style:style style:name="T9" style:family="text">
      <style:text-properties style:font-name="標楷體" style:font-name-asian="標楷體1"/>
    </style:style>
    <style:style style:name="T10" style:family="text">
      <style:text-properties style:font-name="標楷體" style:font-name-asian="標楷體1" style:language-asian="zh" style:country-asian="TW"/>
    </style:style>
    <style:style style:name="T11" style:family="text">
      <style:text-properties fo:color="#010302" loext:opacity="100%" style:font-name="標楷體" style:font-name-asian="標楷體1" style:font-name-complex="Times New Roman1"/>
    </style:style>
    <style:style style:name="T12" style:family="text">
      <style:text-properties fo:color="#010302" loext:opacity="100%" style:font-name="標楷體" style:font-name-asian="標楷體1" style:language-asian="zh" style:country-asian="TW" style:font-name-complex="Times New Roman1"/>
    </style:style>
    <style:style style:name="T13" style:family="text">
      <style:text-properties fo:color="#010302" loext:opacity="100%" style:font-name="標楷體" fo:font-size="12pt" style:font-name-asian="標楷體1" style:font-size-asian="12pt" style:font-name-complex="Times New Roman1" style:font-size-complex="12pt"/>
    </style:style>
    <style:style style:name="gr1" style:family="graphic">
      <style:graphic-properties draw:stroke="none" svg:stroke-width="0cm" draw:fill="solid" draw:fill-color="#000000" draw:textarea-horizontal-align="center" draw:textarea-vertical-align="top" draw:auto-grow-height="false" fo:wrap-option="wrap" fo:margin-left="0.318cm" fo:margin-right="0.318cm" fo:margin-top="0cm" fo:margin-bottom="0cm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none" svg:stroke-width="0cm" draw:fill="solid" draw:fill-color="#000000" draw:textarea-horizontal-align="center" draw:textarea-vertical-align="top" draw:auto-grow-height="false" fo:wrap-option="wrap" fo:margin-left="0.318cm" fo:margin-right="0.318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3" style:family="graphic">
      <style:graphic-properties draw:stroke="none" svg:stroke-width="0cm" draw:fill="solid" draw:fill-color="#000000" draw:textarea-horizontal-align="center" draw:textarea-vertical-align="top" draw:auto-grow-height="false" fo:wrap-option="wrap" fo:margin-left="0.318cm" fo:margin-right="0.318cm" fo:margin-top="0cm" fo:margin-bottom="0cm" style:run-through="back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 loext:marker-style-name="T1"/>
      <text:p text:style-name="P10" loext:marker-style-name="T1"><text:span text:style-name="T1">附件三</text:span><text:span text:style-name="T1"/></text:p>
      <text:p text:style-name="P11" loext:marker-style-name="T10"><text:span text:style-name="T1">〔</text:span><text:span text:style-name="T2">單位</text:span><text:span text:style-name="T1">名</text:span><text:span text:style-name="T2">稱</text:span><text:span text:style-name="T3">〕</text:span><text:span text:style-name="T2">〔計</text:span><text:span text:style-name="T1">畫名稱〕經費概算表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row table:style-name="表格1.1">
          <table:table-cell table:style-name="表格1.A1" office:value-type="string">
            <text:p text:style-name="P1" loext:marker-style-name="T11"><text:span text:style-name="T4">項目</text:span><text:span text:style-name="T13"/></text:p>
          </table:table-cell>
          <table:table-cell table:style-name="表格1.A1" office:value-type="string">
            <text:p text:style-name="P4" loext:marker-style-name="T11"><text:span text:style-name="T6">單位</text:span><text:span text:style-name="T7">*</text:span><text:span text:style-name="T4">數</text:span><text:line-break loext:clear="all"/><text:span text:style-name="T4">量</text:span></text:p>
          </table:table-cell>
          <table:table-cell table:style-name="表格1.A1" office:value-type="string">
            <text:p text:style-name="P2" loext:marker-style-name="T11"><text:span text:style-name="T4">單價</text:span><text:span text:style-name="T13"/></text:p>
          </table:table-cell>
          <table:table-cell table:style-name="表格1.A1" office:value-type="string">
            <text:p text:style-name="P5" loext:marker-style-name="T11"><text:span text:style-name="T4">預算數</text:span><text:span text:style-name="T13"/></text:p>
          </table:table-cell>
          <table:table-cell table:style-name="表格1.A1" office:value-type="string">
            <text:p text:style-name="P6" loext:marker-style-name="T11"><text:span text:style-name="T4">申請補助金額</text:span><text:span text:style-name="T13"/></text:p>
          </table:table-cell>
          <table:table-cell table:style-name="表格1.A1" table:number-columns-spanned="2" office:value-type="string">
            <text:p text:style-name="P3" loext:marker-style-name="T12"><text:span text:style-name="T5">自籌金額（包括申請單位自行編列之預算、民間捐款及向其他機關、機構或團體申</text:span><text:span text:style-name="T8">請補助之項</text:span><text:span text:style-name="T5">目或金額）</text:span></text:p>
          </table:table-cell>
          <table:covered-table-cell/>
          <table:table-cell table:style-name="表格1.A1" office:value-type="string">
            <text:p text:style-name="P7" loext:marker-style-name="T11"><text:span text:style-name="T4">說明</text:span><text:span text:style-name="T13"/></text:p>
          </table:table-cell>
        </table:table-row>
        <table:table-row table:style-name="表格1.2"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</table:table-row>
        <table:table-row table:style-name="表格1.3"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</table:table-row>
        <table:table-row table:style-name="表格1.2"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</table:table-row>
        <table:table-row table:style-name="表格1.2"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</table:table-row>
        <table:table-row table:style-name="表格1.2"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  <table:table-cell table:style-name="表格1.A1" office:value-type="string">
            <text:p text:style-name="P8" loext:marker-style-name="T9"/>
          </table:table-cell>
        </table:table-row>
      </table:table>
      <text:p text:style-name="P12" loext:marker-style-name="T9"><draw:polygon text:anchor-type="char" draw:z-index="0" draw:name="Freeform 159" draw:style-name="gr3" draw:text-style-name="P21" svg:width="0.017cm" svg:height="0.016cm" svg:x="2.484cm" svg:y="-0.01cm" svg:viewBox="0 0 18 17" draw:points="0,17 18,17 18,0 0,0"><text:p/></draw:polygon><draw:polygon text:anchor-type="char" draw:z-index="1" draw:name="Freeform 160" draw:style-name="gr3" draw:text-style-name="P21" svg:width="0.017cm" svg:height="0.016cm" svg:x="3.618cm" svg:y="-0.01cm" svg:viewBox="0 0 18 17" draw:points="0,17 18,17 18,0 0,0"><text:p/></draw:polygon><draw:polygon text:anchor-type="char" draw:z-index="2" draw:name="Freeform 161" draw:style-name="gr3" draw:text-style-name="P21" svg:width="0.017cm" svg:height="0.016cm" svg:x="5.45cm" svg:y="-0.01cm" svg:viewBox="0 0 18 17" draw:points="0,17 18,17 18,0 0,0"><text:p/></draw:polygon><draw:polygon text:anchor-type="char" draw:z-index="3" draw:name="Freeform 162" draw:style-name="gr3" draw:text-style-name="P21" svg:width="0.017cm" svg:height="0.016cm" svg:x="6.793cm" svg:y="-0.01cm" svg:viewBox="0 0 18 17" draw:points="0,17 18,17 18,0 0,0"><text:p/></draw:polygon><draw:polygon text:anchor-type="char" draw:z-index="4" draw:name="Freeform 163" draw:style-name="gr3" draw:text-style-name="P21" svg:width="0.017cm" svg:height="0.016cm" svg:x="8.137cm" svg:y="-0.01cm" svg:viewBox="0 0 18 17" draw:points="0,17 18,17 18,0 0,0"><text:p/></draw:polygon><draw:polygon text:anchor-type="char" draw:z-index="5" draw:name="Freeform 164" draw:style-name="gr3" draw:text-style-name="P21" svg:width="0.017cm" svg:height="0.016cm" svg:x="10.453cm" svg:y="-0.01cm" svg:viewBox="0 0 18 17" draw:points="0,17 18,17 18,0 0,0"><text:p/></draw:polygon><draw:polygon text:anchor-type="char" draw:z-index="6" draw:name="Freeform 165" draw:style-name="gr3" draw:text-style-name="P21" svg:width="0.017cm" svg:height="0.016cm" svg:x="12.529cm" svg:y="-0.01cm" svg:viewBox="0 0 18 17" draw:points="0,17 18,17 18,0 0,0"><text:p/></draw:polygon><draw:polygon text:anchor-type="char" draw:z-index="8" draw:name="Freeform 166" draw:style-name="gr3" draw:text-style-name="P21" svg:width="0.017cm" svg:height="0.016cm" svg:x="15.737cm" svg:y="-0.01cm" svg:viewBox="0 0 18 17" draw:points="0,17 18,17 18,0 0,0"><text:p/></draw:polygon><draw:polygon text:anchor-type="char" draw:z-index="10" draw:name="Freeform 167" draw:style-name="gr3" draw:text-style-name="P21" svg:width="0.017cm" svg:height="0.016cm" svg:x="19.043cm" svg:y="-0.01cm" svg:viewBox="0 0 18 17" draw:points="0,17 18,17 18,0 0,0"><text:p/></draw:polygon><draw:polygon text:anchor-type="char" draw:z-index="7" draw:name="Freeform 168" draw:style-name="gr2" draw:text-style-name="P21" svg:width="0.017cm" svg:height="0.017cm" svg:x="12.529cm" svg:y="9.096cm" svg:viewBox="0 0 18 18" draw:points="0,18 18,18 18,0 0,0"><text:p/></draw:polygon><draw:polygon text:anchor-type="char" draw:z-index="9" draw:name="Freeform 169" draw:style-name="gr2" draw:text-style-name="P21" svg:width="0.017cm" svg:height="0.017cm" svg:x="15.737cm" svg:y="9.096cm" svg:viewBox="0 0 18 18" draw:points="0,18 18,18 18,0 0,0"><text:p/></draw:polygon><draw:polygon text:anchor-type="char" draw:z-index="11" draw:name="Freeform 170" draw:style-name="gr2" draw:text-style-name="P21" svg:width="0.017cm" svg:height="0.017cm" svg:x="19.043cm" svg:y="9.096cm" svg:viewBox="0 0 18 18" draw:points="0,18 18,18 18,0 0,0"><text:p/></draw:polygon><draw:polygon text:anchor-type="char" draw:z-index="13" draw:name="Freeform 171" draw:style-name="gr2" draw:text-style-name="P21" svg:width="0.017cm" svg:height="0.017cm" svg:x="2.484cm" svg:y="9.758cm" svg:viewBox="0 0 18 18" draw:points="0,18 18,18 18,0 0,0"><text:p/></draw:polygon><draw:polygon text:anchor-type="char" draw:z-index="12" draw:name="Freeform 172" draw:style-name="gr2" draw:text-style-name="P21" svg:width="0.017cm" svg:height="0.017cm" svg:x="2.484cm" svg:y="9.758cm" svg:viewBox="0 0 18 18" draw:points="0,18 18,18 18,0 0,0"><text:p/></draw:polygon><draw:polygon text:anchor-type="char" draw:z-index="14" draw:name="Freeform 173" draw:style-name="gr2" draw:text-style-name="P21" svg:width="0.017cm" svg:height="0.017cm" svg:x="3.618cm" svg:y="9.758cm" svg:viewBox="0 0 18 18" draw:points="0,18 18,18 18,0 0,0"><text:p/></draw:polygon><draw:polygon text:anchor-type="char" draw:z-index="15" draw:name="Freeform 174" draw:style-name="gr2" draw:text-style-name="P21" svg:width="0.017cm" svg:height="0.017cm" svg:x="5.45cm" svg:y="9.758cm" svg:viewBox="0 0 18 18" draw:points="0,18 18,18 18,0 0,0"><text:p/></draw:polygon><draw:polygon text:anchor-type="char" draw:z-index="16" draw:name="Freeform 175" draw:style-name="gr2" draw:text-style-name="P21" svg:width="0.017cm" svg:height="0.017cm" svg:x="6.793cm" svg:y="9.758cm" svg:viewBox="0 0 18 18" draw:points="0,18 18,18 18,0 0,0"><text:p/></draw:polygon><draw:polygon text:anchor-type="char" draw:z-index="17" draw:name="Freeform 176" draw:style-name="gr2" draw:text-style-name="P21" svg:width="0.017cm" svg:height="0.017cm" svg:x="8.137cm" svg:y="9.758cm" svg:viewBox="0 0 18 18" draw:points="0,18 18,18 18,0 0,0"><text:p/></draw:polygon><draw:polygon text:anchor-type="char" draw:z-index="18" draw:name="Freeform 177" draw:style-name="gr2" draw:text-style-name="P21" svg:width="0.017cm" svg:height="0.017cm" svg:x="10.453cm" svg:y="9.758cm" svg:viewBox="0 0 18 18" draw:points="0,18 18,18 18,0 0,0"><text:p/></draw:polygon><draw:polygon text:anchor-type="char" draw:z-index="19" draw:name="Freeform 178" draw:style-name="gr2" draw:text-style-name="P21" svg:width="0.017cm" svg:height="0.017cm" svg:x="12.529cm" svg:y="9.758cm" svg:viewBox="0 0 18 18" draw:points="0,18 18,18 18,0 0,0"><text:p/></draw:polygon><draw:polygon text:anchor-type="char" draw:z-index="20" draw:name="Freeform 179" draw:style-name="gr2" draw:text-style-name="P21" svg:width="0.017cm" svg:height="0.017cm" svg:x="15.737cm" svg:y="9.758cm" svg:viewBox="0 0 18 18" draw:points="0,18 18,18 18,0 0,0"><text:p/></draw:polygon><draw:polygon text:anchor-type="char" draw:z-index="22" draw:name="Freeform 180" draw:style-name="gr1" draw:text-style-name="P21" svg:width="0.017cm" svg:height="0.017cm" svg:x="19.043cm" svg:y="9.758cm" svg:viewBox="0 0 18 18" draw:points="0,18 18,18 18,0 0,0"><text:p/></draw:polygon><draw:polygon text:anchor-type="char" draw:z-index="21" draw:name="Freeform 181" draw:style-name="gr1" draw:text-style-name="P21" svg:width="0.017cm" svg:height="0.017cm" svg:x="19.043cm" svg:y="9.758cm" svg:viewBox="0 0 18 18" draw:points="0,18 18,18 18,0 0,0"><text:p/></draw:polygo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" svg:font-family="Times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1pt" fo:language="en" fo:country="US" style:letter-kerning="false" style:font-name-asian="新細明體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1pt" fo:language="en" fo:country="US" style:letter-kerning="false" style:font-name-asian="新細明體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.901cm" fo:margin-right="0cm" fo:margin-top="0.28cm" fo:margin-bottom="0cm" style:contextual-spacing="false" fo:text-indent="0cm" style:auto-text-indent="false"/>
      <style:text-properties style:font-name="Algerian" fo:font-family="Algerian" style:font-family-generic="roman" style:font-pitch="variable" fo:font-size="12pt" style:font-name-asian="Algerian1" style:font-family-asian="Algerian" style:font-family-generic-asian="system" style:font-pitch-asian="variable" style:font-size-asian="12pt" style:font-size-complex="12pt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/>
    <style:style style:name="Table_20_Paragraph" style:display-name="Table Paragraph" style:family="paragraph" style:parent-style-name="Standard"/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882cm" fo:margin-bottom="0.706cm" fo:margin-left="0.882cm" fo:margin-right="0.882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creator>謝福星</dc:creator>
    <meta:editing-cycles>3</meta:editing-cycles>
    <meta:creation-date>2026-06-23T11:24:00</meta:creation-date>
    <dc:date>2026-06-23T11:27:00</dc:date>
    <meta:editing-duration>PT3M</meta:editing-duration>
    <meta:generator>MODA_ODF_Application_Tools/3.8.4.2$Windows_X86_64 LibreOffice_project/4fb77107d5af14329e08085efe4fa19b5633383a</meta:generator>
    <meta:document-statistic meta:table-count="1" meta:image-count="0" meta:object-count="0" meta:page-count="1" meta:paragraph-count="9" meta:word-count="86" meta:character-count="86" meta:non-whitespace-character-count="86"/>
    <meta:user-defined meta:name="AppVersion">16.0000</meta:user-defined>
    <meta:template xlink:type="simple" xlink:actuate="onRequest" xlink:title="Normal.dotm" xlink:href=""/>
  </office:meta>
</office:document-meta>
</file>